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рубленные-после-санитарной-обрезки-деревья-на-академика-королёва-убрали---управа"/>Срубленные после санитарной обрезки деревья на Академика Королёва убрали - управа<text:bookmark-end text:name="срубленные-после-санитарной-обрезки-деревья-на-академика-королёва-убрали---управа"/></text:h>
      <text:p text:style-name="First_20_paragraph">14.08.2020</text:p>
      <text:p text:style-name="Text_20_body"><text:span text:style-name="T1">Житель Останкинского района на портале «Наш город» опубликовал обращение, в котором сообщил об оставленных срубленных деревьях и ветках на парковке рядом с домом на улице Академика Королёва д.4 к.1. В редакцию газеты также поступали сообщения о данной проблеме.</text:span></text:p>
      <text:p text:style-name="Text_20_body"><text:line-break/></text:p>
      <text:p text:style-name="Text_20_body">«Просьба убрать. Люди машины боятся парковать», — написал житель в тексте обращения.</text:p>
      <text:p text:style-name="Text_20_body"><text:line-break/></text:p>
      <text:p text:style-name="Text_20_body">Редакция газеты «Останкинский вестник» обратилась сегодня в управу района для выяснения обстоятельств.</text:p>
      <text:p text:style-name="Text_20_body"><text:line-break/></text:p>
      <text:p text:style-name="Text_20_body">«По указанному адресу проводилась санитарная обрезка деревьев по заявлению жителей. Порубочные остатки вывезены с дворовой территории», — рассказала редакции Ольга Абрамова, начальник отдела ЖКХ и благоустройства.</text:p>
      <text:p text:style-name="Text_20_body"><text:line-break/></text:p>
      <text:p text:style-name="Text_20_body">Адрес страницы: <text:a xlink:type="simple" xlink:href="http://ostankino.mos.ru/presscenter/news/detail/9135172.html" office:name=""><text:span text:style-name="Definition">http://ostankino.mos.ru/presscenter/news/detail/9135172.html</text:span></text:a></text:p>
      <text:p text:style-name="Text_20_body"><text:a xlink:type="simple" xlink:href="http://ostankino.mos.ru" office:name=""><text:span text:style-name="Definition">Управа Останк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3:45:23Z</meta:creation-date>
    <dc:date>2023-05-30T23:45:23Z</dc:date>
  </office:meta>
</office:document-meta>
</file>